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Ottawa Citizen">
        <table:table-row>
          <table:table-cell office:value-type="string">
            <text:p>Date</text:p>
          </table:table-cell>
          <table:table-cell office:value-type="string">
            <text:p>Terrorist</text:p>
          </table:table-cell>
          <table:table-cell office:value-type="string">
            <text:p>Shooting</text:p>
          </table:table-cell>
          <table:table-cell office:value-type="string">
            <text:p>Social Media</text:p>
          </table:table-cell>
        </table:table-row>
        <table:table-row>
          <table:table-cell office:value-type="date" office:date-value="2014-10-22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3"/>
          <table:table-cell office:value-type="float" office:value="0.7557253599114064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4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5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6"/>
        </table:table-row>
        <table:table-row>
          <table:table-cell office:value-type="date" office:date-value="2014-10-27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8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9"/>
          <table:table-cell office:value-type="float" office:value="0.33297565294378045"/>
          <table:table-cell office:value-type="float" office:value="0.0"/>
          <table:table-cell office:value-type="float" office:value="0.0"/>
        </table:table-row>
      </table:table>
      <table:table table:name="The Globe and Mail">
        <table:table-row>
          <table:table-cell office:value-type="string">
            <text:p>Date</text:p>
          </table:table-cell>
          <table:table-cell office:value-type="string">
            <text:p>Terrorist</text:p>
          </table:table-cell>
          <table:table-cell office:value-type="string">
            <text:p>Shooting</text:p>
          </table:table-cell>
          <table:table-cell office:value-type="string">
            <text:p>Social Media</text:p>
          </table:table-cell>
        </table:table-row>
        <table:table-row>
          <table:table-cell office:value-type="date" office:date-value="2014-10-22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3"/>
          <table:table-cell office:value-type="float" office:value="0.7421866666666667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4"/>
          <table:table-cell office:value-type="float" office:value="0.44201199200532976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5"/>
          <table:table-cell office:value-type="float" office:value="0.46230820547031354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6"/>
        </table:table-row>
        <table:table-row>
          <table:table-cell office:value-type="date" office:date-value="2014-10-27"/>
          <table:table-cell office:value-type="float" office:value="0.3313320008882967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8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9"/>
          <table:table-cell office:value-type="float" office:value="0.0"/>
          <table:table-cell office:value-type="float" office:value="0.0"/>
          <table:table-cell office:value-type="float" office:value="0.0"/>
        </table:table-row>
      </table:table>
      <table:table table:name="The National Post">
        <table:table-row>
          <table:table-cell office:value-type="string">
            <text:p>Date</text:p>
          </table:table-cell>
          <table:table-cell office:value-type="string">
            <text:p>Terrorist</text:p>
          </table:table-cell>
          <table:table-cell office:value-type="string">
            <text:p>Shooting</text:p>
          </table:table-cell>
          <table:table-cell office:value-type="string">
            <text:p>Social Media</text:p>
          </table:table-cell>
        </table:table-row>
        <table:table-row>
          <table:table-cell office:value-type="date" office:date-value="2014-10-22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3"/>
          <table:table-cell office:value-type="float" office:value="0.8244444444444444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4"/>
          <table:table-cell office:value-type="float" office:value="0.38627845804988664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5"/>
          <table:table-cell office:value-type="float" office:value="0.5154013605442177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6"/>
        </table:table-row>
        <table:table-row>
          <table:table-cell office:value-type="date" office:date-value="2014-10-27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8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9"/>
          <table:table-cell office:value-type="float" office:value="0.29604807256235827"/>
          <table:table-cell office:value-type="float" office:value="0.0"/>
          <table:table-cell office:value-type="float" office:value="0.0"/>
        </table:table-row>
      </table:table>
      <table:table table:name="The New Yorker">
        <table:table-row>
          <table:table-cell office:value-type="string">
            <text:p>Date</text:p>
          </table:table-cell>
          <table:table-cell office:value-type="string">
            <text:p>Terrorist</text:p>
          </table:table-cell>
          <table:table-cell office:value-type="string">
            <text:p>Shooting</text:p>
          </table:table-cell>
          <table:table-cell office:value-type="string">
            <text:p>Social Media</text:p>
          </table:table-cell>
        </table:table-row>
        <table:table-row>
          <table:table-cell office:value-type="date" office:date-value="2014-10-22"/>
        </table:table-row>
        <table:table-row>
          <table:table-cell office:value-type="date" office:date-value="2014-10-23"/>
        </table:table-row>
        <table:table-row>
          <table:table-cell office:value-type="date" office:date-value="2014-10-24"/>
        </table:table-row>
        <table:table-row>
          <table:table-cell office:value-type="date" office:date-value="2014-10-25"/>
        </table:table-row>
        <table:table-row>
          <table:table-cell office:value-type="date" office:date-value="2014-10-26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7"/>
        </table:table-row>
        <table:table-row>
          <table:table-cell office:value-type="date" office:date-value="2014-10-28"/>
        </table:table-row>
        <table:table-row>
          <table:table-cell office:value-type="date" office:date-value="2014-10-29"/>
        </table:table-row>
      </table:table>
      <table:table table:name="Time Magazine">
        <table:table-row>
          <table:table-cell office:value-type="string">
            <text:p>Date</text:p>
          </table:table-cell>
          <table:table-cell office:value-type="string">
            <text:p>Terrorist</text:p>
          </table:table-cell>
          <table:table-cell office:value-type="string">
            <text:p>Shooting</text:p>
          </table:table-cell>
          <table:table-cell office:value-type="string">
            <text:p>Social Media</text:p>
          </table:table-cell>
        </table:table-row>
        <table:table-row>
          <table:table-cell office:value-type="date" office:date-value="2014-10-22"/>
        </table:table-row>
        <table:table-row>
          <table:table-cell office:value-type="date" office:date-value="2014-10-23"/>
        </table:table-row>
        <table:table-row>
          <table:table-cell office:value-type="date" office:date-value="2014-10-24"/>
        </table:table-row>
        <table:table-row>
          <table:table-cell office:value-type="date" office:date-value="2014-10-25"/>
        </table:table-row>
        <table:table-row>
          <table:table-cell office:value-type="date" office:date-value="2014-10-26"/>
        </table:table-row>
        <table:table-row>
          <table:table-cell office:value-type="date" office:date-value="2014-10-27"/>
        </table:table-row>
        <table:table-row>
          <table:table-cell office:value-type="date" office:date-value="2014-10-28"/>
        </table:table-row>
        <table:table-row>
          <table:table-cell office:value-type="date" office:date-value="2014-10-29"/>
        </table:table-row>
      </table:table>
      <table:table table:name="USA Today">
        <table:table-row>
          <table:table-cell office:value-type="string">
            <text:p>Date</text:p>
          </table:table-cell>
          <table:table-cell office:value-type="string">
            <text:p>Terrorist</text:p>
          </table:table-cell>
          <table:table-cell office:value-type="string">
            <text:p>Shooting</text:p>
          </table:table-cell>
          <table:table-cell office:value-type="string">
            <text:p>Social Media</text:p>
          </table:table-cell>
        </table:table-row>
        <table:table-row>
          <table:table-cell office:value-type="date" office:date-value="2014-10-22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3"/>
          <table:table-cell office:value-type="float" office:value="0.3316972972972973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4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5"/>
        </table:table-row>
        <table:table-row>
          <table:table-cell office:value-type="date" office:date-value="2014-10-26"/>
        </table:table-row>
        <table:table-row>
          <table:table-cell office:value-type="date" office:date-value="2014-10-27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8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9"/>
          <table:table-cell office:value-type="float" office:value="0.0"/>
          <table:table-cell office:value-type="float" office:value="0.0"/>
          <table:table-cell office:value-type="float" office:value="0.0"/>
        </table:table-row>
      </table:table>
      <table:table table:name="Washington Post">
        <table:table-row>
          <table:table-cell office:value-type="string">
            <text:p>Date</text:p>
          </table:table-cell>
          <table:table-cell office:value-type="string">
            <text:p>Terrorist</text:p>
          </table:table-cell>
          <table:table-cell office:value-type="string">
            <text:p>Shooting</text:p>
          </table:table-cell>
          <table:table-cell office:value-type="string">
            <text:p>Social Media</text:p>
          </table:table-cell>
        </table:table-row>
        <table:table-row>
          <table:table-cell office:value-type="date" office:date-value="2014-10-22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3"/>
          <table:table-cell office:value-type="float" office:value="0.2560131712259372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4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5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6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7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8"/>
          <table:table-cell office:value-type="float" office:value="0.0"/>
          <table:table-cell office:value-type="float" office:value="0.0"/>
          <table:table-cell office:value-type="float" office:value="0.0"/>
        </table:table-row>
        <table:table-row>
          <table:table-cell office:value-type="date" office:date-value="2014-10-29"/>
          <table:table-cell office:value-type="float" office:value="0.0"/>
          <table:table-cell office:value-type="float" office:value="0.0"/>
          <table:table-cell office:value-type="float" office:value="0.0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