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La Presse">
        <table:table-row>
          <table:table-cell office:value-type="string">
            <text:p>Date</text:p>
          </table:table-cell>
          <table:table-cell office:value-type="string">
            <text:p>Flight 9525 photos</text:p>
          </table:table-cell>
          <table:table-cell office:value-type="string">
            <text:p>Flight 9525 Headlines</text:p>
          </table:table-cell>
        </table:table-row>
        <table:table-row>
          <table:table-cell office:value-type="date" office:date-value="2015-03-22"/>
        </table:table-row>
        <table:table-row>
          <table:table-cell office:value-type="date" office:date-value="2015-03-23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3-24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3-25"/>
          <table:table-cell office:value-type="float" office:value="0.4507994616419919"/>
          <table:table-cell office:value-type="float" office:value="0.14692059219380887"/>
        </table:table-row>
        <table:table-row>
          <table:table-cell office:value-type="date" office:date-value="2015-03-26"/>
          <table:table-cell office:value-type="float" office:value="0.11069537909376402"/>
          <table:table-cell office:value-type="float" office:value="0.0757092866756393"/>
        </table:table-row>
        <table:table-row>
          <table:table-cell office:value-type="date" office:date-value="2015-03-27"/>
          <table:table-cell office:value-type="float" office:value="0.27784387617765816"/>
          <table:table-cell office:value-type="float" office:value="0.06108927770300583"/>
        </table:table-row>
        <table:table-row>
          <table:table-cell office:value-type="date" office:date-value="2015-03-28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3-29"/>
        </table:table-row>
        <table:table-row>
          <table:table-cell office:value-type="date" office:date-value="2015-03-3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3-31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4-01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4-02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4-03"/>
        </table:table-row>
        <table:table-row>
          <table:table-cell office:value-type="date" office:date-value="2015-04-04"/>
          <table:table-cell office:value-type="float" office:value="0.0"/>
          <table:table-cell office:value-type="float" office:value="0.0"/>
        </table:table-row>
      </table:table>
      <table:table table:name="Ottawa Citizen">
        <table:table-row>
          <table:table-cell office:value-type="string">
            <text:p>Date</text:p>
          </table:table-cell>
          <table:table-cell office:value-type="string">
            <text:p>Flight 9525 photos</text:p>
          </table:table-cell>
          <table:table-cell office:value-type="string">
            <text:p>Flight 9525 Headlines</text:p>
          </table:table-cell>
        </table:table-row>
        <table:table-row>
          <table:table-cell office:value-type="date" office:date-value="2015-03-22"/>
        </table:table-row>
        <table:table-row>
          <table:table-cell office:value-type="date" office:date-value="2015-03-23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3-24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3-25"/>
          <table:table-cell office:value-type="float" office:value="0.10045418326693227"/>
          <table:table-cell office:value-type="float" office:value="0.024764940239043826"/>
        </table:table-row>
        <table:table-row>
          <table:table-cell office:value-type="date" office:date-value="2015-03-26"/>
          <table:table-cell office:value-type="float" office:value="0.0"/>
          <table:table-cell office:value-type="float" office:value="0.015713147410358567"/>
        </table:table-row>
        <table:table-row>
          <table:table-cell office:value-type="date" office:date-value="2015-03-27"/>
          <table:table-cell office:value-type="float" office:value="0.438676399026764"/>
          <table:table-cell office:value-type="float" office:value="0.140650298606503"/>
        </table:table-row>
        <table:table-row>
          <table:table-cell office:value-type="date" office:date-value="2015-03-28"/>
          <table:table-cell office:value-type="float" office:value="0.0"/>
          <table:table-cell office:value-type="float" office:value="0.012832559168325592"/>
        </table:table-row>
        <table:table-row>
          <table:table-cell office:value-type="date" office:date-value="2015-03-29"/>
        </table:table-row>
        <table:table-row>
          <table:table-cell office:value-type="date" office:date-value="2015-03-3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3-31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4-01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4-02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4-03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4-04"/>
          <table:table-cell office:value-type="float" office:value="0.0"/>
          <table:table-cell office:value-type="float" office:value="0.0"/>
        </table:table-row>
      </table:table>
      <table:table table:name="The Globe and Mail">
        <table:table-row>
          <table:table-cell office:value-type="string">
            <text:p>Date</text:p>
          </table:table-cell>
          <table:table-cell office:value-type="string">
            <text:p>Flight 9525 photos</text:p>
          </table:table-cell>
          <table:table-cell office:value-type="string">
            <text:p>Flight 9525 Headlines</text:p>
          </table:table-cell>
        </table:table-row>
        <table:table-row>
          <table:table-cell office:value-type="date" office:date-value="2015-03-22"/>
        </table:table-row>
        <table:table-row>
          <table:table-cell office:value-type="date" office:date-value="2015-03-23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3-24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3-25"/>
          <table:table-cell office:value-type="float" office:value="0.3496731154102735"/>
          <table:table-cell office:value-type="float" office:value="0.09892817433844786"/>
        </table:table-row>
        <table:table-row>
          <table:table-cell office:value-type="date" office:date-value="2015-03-26"/>
          <table:table-cell office:value-type="float" office:value="0.0"/>
          <table:table-cell office:value-type="float" office:value="0.10220386409060626"/>
        </table:table-row>
        <table:table-row>
          <table:table-cell office:value-type="date" office:date-value="2015-03-27"/>
          <table:table-cell office:value-type="float" office:value="0.15520497446147014"/>
          <table:table-cell office:value-type="float" office:value="0.2657748167888075"/>
        </table:table-row>
        <table:table-row>
          <table:table-cell office:value-type="date" office:date-value="2015-03-28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3-29"/>
        </table:table-row>
        <table:table-row>
          <table:table-cell office:value-type="date" office:date-value="2015-03-3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3-31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4-01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4-02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4-03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4-04"/>
          <table:table-cell office:value-type="float" office:value="0.0"/>
          <table:table-cell office:value-type="float" office:value="0.0"/>
        </table:table-row>
      </table:table>
      <table:table table:name="The Toronto Star">
        <table:table-row>
          <table:table-cell office:value-type="string">
            <text:p>Date</text:p>
          </table:table-cell>
          <table:table-cell office:value-type="string">
            <text:p>Flight 9525 photos</text:p>
          </table:table-cell>
          <table:table-cell office:value-type="string">
            <text:p>Flight 9525 Headlines</text:p>
          </table:table-cell>
        </table:table-row>
        <table:table-row>
          <table:table-cell office:value-type="date" office:date-value="2015-03-22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3-23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3-24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3-25"/>
          <table:table-cell office:value-type="float" office:value="0.3545268890401634"/>
          <table:table-cell office:value-type="float" office:value="0.05078919900158838"/>
        </table:table-row>
        <table:table-row>
          <table:table-cell office:value-type="date" office:date-value="2015-03-26"/>
          <table:table-cell office:value-type="float" office:value="0.006380757885182664"/>
          <table:table-cell office:value-type="float" office:value="0.0068073519400953025"/>
        </table:table-row>
        <table:table-row>
          <table:table-cell office:value-type="date" office:date-value="2015-03-27"/>
          <table:table-cell office:value-type="float" office:value="0.22552226720647772"/>
          <table:table-cell office:value-type="float" office:value="0.18567341430499326"/>
        </table:table-row>
        <table:table-row>
          <table:table-cell office:value-type="date" office:date-value="2015-03-28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3-29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3-3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3-31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4-01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4-02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4-03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4-04"/>
          <table:table-cell office:value-type="float" office:value="0.0"/>
          <table:table-cell office:value-type="float" office:value="0.0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